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OpenSymbol" svg:font-family="OpenSymbol"/>
    <style:font-face style:name="Source Sans Pro" svg:font-family="'Source Sans Pro', Helvetica, Arial, Lucida, sans-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adornments="Italic"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text-properties fo:color="#000000" style:font-name="Calibri" fo:font-size="12pt" style:font-size-asian="12pt" style:font-size-complex="12pt"/>
    </style:style>
    <style:style style:name="P2" style:family="paragraph" style:parent-style-name="Standard">
      <style:text-properties fo:color="#000000" style:font-name="Calibri" fo:font-size="12pt" fo:font-weight="bold" style:font-size-asian="12pt" style:font-weight-asian="bold" style:font-size-complex="12pt" style:font-weight-complex="bold"/>
    </style:style>
    <style:style style:name="P3" style:family="paragraph" style:parent-style-name="Standard">
      <style:text-properties fo:color="#000000" style:font-name="Calibri" fo:font-size="12pt" fo:font-style="italic" style:font-size-asian="12pt" style:font-style-asian="italic" style:font-size-complex="12pt" style:font-style-complex="italic"/>
    </style:style>
    <style:style style:name="P4" style:family="paragraph" style:parent-style-name="Standard">
      <style:text-properties fo:color="#000000" style:font-name="Calibri" fo:font-size="14pt" fo:font-weight="bold" style:font-size-asian="14pt" style:font-weight-asian="bold" style:font-size-complex="14pt" style:font-weight-complex="bold"/>
    </style:style>
    <style:style style:name="T1" style:family="text">
      <style:text-properties fo:font-variant="normal" fo:text-transform="none" fo:letter-spacing="normal" fo:font-style="normal" fo:font-weight="normal" fo:background-color="transparent"/>
    </style:style>
    <style:style style:name="T2" style:family="text">
      <style:text-properties fo:font-variant="normal" fo:text-transform="none" fo:letter-spacing="normal" fo:font-weight="normal" fo:background-color="transparent"/>
    </style:style>
    <style:style style:name="T3" style:family="text">
      <style:text-properties fo:font-style="italic" style:font-style-asian="italic" style:font-style-complex="italic"/>
    </style:style>
    <text:list-style style:name="L1">
      <text:list-level-style-bullet text:level="1" text:style-name="Bullet_20_Symbols" style:num-suffix="." text:bullet-char="•">
        <style:list-level-properties text:space-before="1.058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Baptism at Dunoon Baptist Church</text:p>
      <text:p text:style-name="P1"><text:span text:style-name="T1">DBC is a member of the Scottish Baptist Union of Churches and holds to their declaration of principles one of which is:</text:span></text:p>
      <text:p text:style-name="P3"><text:span text:style-name="T2">That Christian Baptism is the immersion in water into the name of the Father, the Son, and the Holy Spirit, of those who have professed repentance towards God and faith in the Lord Jesus Christ, who died for our sins according to the Scriptures; was buried and rose again the third day.</text:span></text:p>
      <text:p text:style-name="P1"/>
      <text:p text:style-name="P2">Candidates for Baptism</text:p>
      <text:p text:style-name="P1">Baptism is <text:span text:style-name="T3">an outward sign of a committed follower of Jesus</text:span> and therefore a candidate for Baptism is anyone who has received Jesus as their Saviour and committed their life to following Him. They must be mature enough to make and keep this decision and there should be evidence of the life change brought by faith in Jesus. Someone who has previously been baptised as a believer should not be baptised again, though someone Christened as an infant may apply as a sign of their personal commitment rather than the faith of their parents. </text:p>
      <text:p text:style-name="P1"/>
      <text:p text:style-name="P2">Process of Application at DBC</text:p>
      <text:p text:style-name="P1">Someone who wishes to be baptised at DBC should apply for it themselves. There is no set transition point where someone should make the commitment. Someone who is discipling another might suggest baptism but it should not be forced on anyone. </text:p>
      <text:p text:style-name="P1">A candidate would apply by asking a deacon of the church if it could be done for them. The deacon will then seek to enable them to be baptised. </text:p>
      <text:p text:style-name="P1">The candidate would be interviewed and asked to explain their faith and demonstrate they are committed to Jesus and wish to follow His command to be baptised. Two people, usually one of whom a deacon would conduct this interview. The process of baptism would be explained, usually at this interview. There is <text:span text:style-name="T3">no set baptism classes</text:span>, just a recognition of a clear commitment to Jesus. The symbolism of <text:span text:style-name="T3">baptism into the death and resurrection of Jesus</text:span> will be explained, ideally from Romans 6. Someone who is baptised should also be committed to the church, whether at DBC or elsewhere, but baptism does not require ratification by the members of the church. </text:p>
      <text:p text:style-name="P1"/>
      <text:p text:style-name="P2">The Baptism Programme</text:p>
      <text:p text:style-name="P1">If the interviewers are satisfied that the candidate is ready then a suitable date will be arranged. Ordinarily we would conduct the baptism in the pool in the church, however candidates may wish to be baptised in other locations. As a public declaration it gives an opportunity for you to invite family and friends to witness your commitment in this way. </text:p>
      <text:p text:style-name="P1">We would usually hold a full service of baptism, including hymns chosen by the candidate and an opportunity to share testimony. That testimony could be shared by another person if the candidate <text:s/>finds public presentation an issue. </text:p>
      <text:p text:style-name="P1">The candidate will be baptised by 2 people, both of whom should be committed disciples of Jesus and one of whom must be a member of the church. They will enter the water together. The candidate will be asked to give a <text:span text:style-name="T3">declaration of their faith </text:span>through the following questions:</text:p>
      <text:p text:style-name="P1">Do you believe in God the Father, almighty maker of heaven and earth?</text:p>
      <text:p text:style-name="P1">Do you believe in Jesus Christ, His Son and are you trusting Him for your salvation? And</text:p>
      <text:p text:style-name="P1">Do you believe in the Holy Spirit and submit to Him as Lord and guide of your life?</text:p>
      <text:p text:style-name="P1">If the candidate responds affirmatively then <text:span text:style-name="T3">the pronouncement</text:span> is made:</text:p>
      <text:p text:style-name="P1">'On that declaration of faith, we now baptise you in the name of the Father, Son and Holy Spirit.'</text:p>
      <text:p text:style-name="P1">At this point they would be immersed in the water and raised up again. A prayer of blessing is prayed for them. </text:p>
      <text:p text:style-name="P1">If the candidate also wishes to become a member of the church this will be conducted afterwards.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OpenSymbol" svg:font-family="OpenSymbol"/>
    <style:font-face style:name="Source Sans Pro" svg:font-family="'Source Sans Pro', Helvetica, Arial, Lucida, sans-serif"/>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adornments="Italic"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style:style style:name="Bullet_20_Symbols" style:display-name="Bullet Symbols" style:family="text">
      <style:text-properties style:font-name="OpenSymbol" style:font-name-asian="OpenSymbol" style:font-name-complex="OpenSymbol"/>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lan Wright</meta:initial-creator>
    <meta:creation-date>2025-01-06T16:00:35.12</meta:creation-date>
    <dc:date>2025-01-07T19:56:06.18</dc:date>
    <dc:creator>Alan Wright</dc:creator>
    <meta:editing-duration>P1DT2H21M25S</meta:editing-duration>
    <meta:editing-cycles>11</meta:editing-cycles>
    <meta:generator>OpenOffice/4.1.15$Win32 OpenOffice.org_project/4115m2$Build-9813</meta:generator>
    <meta:document-statistic meta:table-count="0" meta:image-count="0" meta:object-count="0" meta:page-count="1" meta:paragraph-count="20" meta:word-count="629" meta:character-count="3572"/>
  </office:meta>
</office:document-meta>
</file>