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text-properties fo:font-style="italic" style:font-style-asian="italic"/>
    </style:style>
    <style:style style:name="P3" style:parent-style-name="Normal" style:family="paragraph">
      <style:text-properties fo:font-style="italic" style:font-style-asian="italic"/>
    </style:style>
    <style:style style:name="P4" style:parent-style-name="Normal" style:family="paragraph">
      <style:text-properties fo:font-style="italic" style:font-style-asian="italic"/>
    </style:style>
    <style:style style:name="P5" style:parent-style-name="Normal" style:family="paragraph">
      <style:text-properties fo:font-style="italic" style:font-style-asian="italic"/>
    </style:style>
    <style:style style:name="P6" style:parent-style-name="Normal" style:family="paragraph">
      <style:text-properties fo:font-style="italic" style:font-style-asian="italic"/>
    </style:style>
    <style:style style:name="P7" style:parent-style-name="Normal" style:family="paragraph">
      <style:text-properties fo:font-style="italic" style:font-style-asian="italic"/>
    </style:style>
    <style:style style:name="P8" style:parent-style-name="Normal" style:family="paragraph">
      <style:text-properties fo:font-style="italic" style:font-style-asian="italic"/>
    </style:style>
    <style:style style:name="P9" style:parent-style-name="Normal" style:family="paragraph">
      <style:text-properties fo:font-style="italic" style:font-style-asian="italic"/>
    </style:style>
    <style:style style:name="P10" style:parent-style-name="Normal" style:family="paragraph">
      <style:text-properties fo:font-style="italic" style:font-style-asian="italic"/>
    </style:style>
    <style:style style:name="P11" style:parent-style-name="Normal" style:family="paragraph">
      <style:text-properties fo:font-style="italic" style:font-style-asian="italic"/>
    </style:style>
    <style:style style:name="P12" style:parent-style-name="Normal" style:family="paragraph">
      <style:text-properties fo:font-style="italic" style:font-style-asian="italic"/>
    </style:style>
    <style:style style:name="P13" style:parent-style-name="Normal" style:family="paragraph">
      <style:text-properties fo:font-style="italic" style:font-style-asian="italic"/>
    </style:style>
    <style:style style:name="P14" style:parent-style-name="Normal" style:family="paragraph">
      <style:text-properties fo:font-style="italic" style:font-style-asian="italic"/>
    </style:style>
    <style:style style:name="P15" style:parent-style-name="Normal" style:family="paragraph">
      <style:text-properties fo:font-style="italic" style:font-style-asian="italic"/>
    </style:style>
    <style:style style:name="P16" style:parent-style-name="Normal" style:family="paragraph">
      <style:text-properties fo:font-style="italic" style:font-style-asian="italic"/>
    </style:style>
    <style:style style:name="P17" style:parent-style-name="Normal" style:family="paragraph">
      <style:text-properties fo:font-style="italic" style:font-style-asian="italic"/>
    </style:style>
    <style:style style:name="P18" style:parent-style-name="Normal" style:family="paragraph">
      <style:text-properties fo:font-style="italic" style:font-style-asian="italic"/>
    </style:style>
    <style:style style:name="P19" style:parent-style-name="Normal" style:family="paragraph">
      <style:text-properties fo:font-style="italic" style:font-style-asian="italic"/>
    </style:style>
    <style:style style:name="P20" style:parent-style-name="Normal" style:family="paragraph">
      <style:text-properties fo:font-style="italic" style:font-style-asian="italic"/>
    </style:style>
    <style:style style:name="P21" style:parent-style-name="Normal" style:family="paragraph">
      <style:text-properties fo:font-style="italic" style:font-style-asian="italic"/>
    </style:style>
    <style:style style:name="P22" style:parent-style-name="Normal" style:family="paragraph">
      <style:text-properties fo:font-style="italic" style:font-style-asian="italic"/>
    </style:style>
    <style:style style:name="P23" style:parent-style-name="Normal" style:family="paragraph">
      <style:text-properties fo:font-style="italic" style:font-style-asian="italic"/>
    </style:style>
    <style:style style:name="P24" style:parent-style-name="Normal" style:family="paragraph">
      <style:text-properties fo:font-style="italic" style:font-style-asian="italic"/>
    </style:style>
    <style:style style:name="P25" style:parent-style-name="Normal" style:family="paragraph">
      <style:text-properties fo:font-style="italic" style:font-style-asian="italic"/>
    </style:style>
    <style:style style:name="P26" style:parent-style-name="Normal" style:family="paragraph">
      <style:text-properties fo:font-style="italic" style:font-style-asian="italic"/>
    </style:style>
    <style:style style:name="T27" style:parent-style-name="DefaultParagraphFont" style:family="text">
      <style:text-properties fo:font-style="italic" style:font-style-asian="italic"/>
    </style:style>
  </office:automatic-styles>
  <office:body>
    <office:text text:use-soft-page-breaks="true">
      <text:p text:style-name="P1">Our Lord and Father,</text:p>
      <text:p text:style-name="Normal">God of all creation,<text:s/></text:p>
      <text:p text:style-name="P2">You deserve our thanks and praise!</text:p>
      <text:p text:style-name="Normal">You are an awesome God,<text:s/></text:p>
      <text:p text:style-name="Normal">You are powerful and glorious beyond what we can imagine<text:s/></text:p>
      <text:p text:style-name="Normal">And yet your love encompasses the tiniest part of creation</text:p>
      <text:p text:style-name="P3">You deserve our thanks and praise!</text:p>
      <text:p text:style-name="Normal">We are in awe when we consider that we can enter your throne room,</text:p>
      <text:p text:style-name="Normal">that in Your splendour You welcome us just as we are.</text:p>
      <text:p text:style-name="P4">You deserve our thanks and praise!</text:p>
      <text:p text:style-name="Normal">You are the Lord of Lords, the King of Kings, the beginning and the end,</text:p>
      <text:p text:style-name="Normal">Who was and is and is to come,</text:p>
      <text:p text:style-name="P5">You deserve our thanks and praise!</text:p>
      <text:p text:style-name="Normal">Your plans and thoughts are higher than ours,<text:s/></text:p>
      <text:p text:style-name="Normal">We praise You for thinking of creation and having a plan for our hope and a future</text:p>
      <text:p text:style-name="P6">You deserve our thanks and praise!</text:p>
      <text:p text:style-name="Normal"/>
      <text:p text:style-name="Normal">We thank You for sending Your Son,<text:s/></text:p>
      <text:p text:style-name="Normal">That His Name is higher than every name, the name of Jesus.</text:p>
      <text:p text:style-name="P7">You deserve our thanks and praise!</text:p>
      <text:p text:style-name="Normal">We thank you that He knew what He would face, but humbled Himself,</text:p>
      <text:p text:style-name="Normal">That He would take our sin and shame.</text:p>
      <text:p text:style-name="P8">You deserve our thanks and praise!</text:p>
      <text:p text:style-name="Normal">We thank You that He suffered death on the cross</text:p>
      <text:p text:style-name="Normal">That He cried ‘It is<text:s/>finished’ and won there the victory over all our sin.</text:p>
      <text:p text:style-name="P9">You deserve our thanks and praise!</text:p>
      <text:p text:style-name="Normal">We thank You, Jesus, that the grave could not hold You,</text:p>
      <text:soft-page-break/>
      <text:p text:style-name="Normal">You are the hope of eternal life<text:s/>and we share in Your victory</text:p>
      <text:p text:style-name="P10">You deserve our thanks and praise!</text:p>
      <text:p text:style-name="Normal">We thank You that You rose and reign and that You are preparing a place for us</text:p>
      <text:p text:style-name="Normal">And one day You will present us to Your Father, a spotless bride.</text:p>
      <text:p text:style-name="P11">You deserve our thanks and praise!</text:p>
      <text:p text:style-name="Normal">We thank You Jesus that there is no doubt that You will return,</text:p>
      <text:p text:style-name="Normal">That You will restore and bring justice and reign forever.</text:p>
      <text:p text:style-name="P12">You deserve our thanks and praise!</text:p>
      <text:p text:style-name="Normal">We praise You Father for the gift of the Holy Spirit</text:p>
      <text:p text:style-name="Normal">Who is the fullness of God, but brings to us Your presence<text:s/></text:p>
      <text:p text:style-name="P13">You deserve our thanks and praise!</text:p>
      <text:p text:style-name="Normal">We ask that He would guide us, counsel us and move us to follow Your ways</text:p>
      <text:p text:style-name="Normal">May we submit to His rule and<text:s/>follow His<text:s/>leading</text:p>
      <text:p text:style-name="P14">You deserve our thanks and praise!</text:p>
      <text:p text:style-name="P15"/>
      <text:p text:style-name="Normal">We are truly sorry for our sins, when we have chosen our own way</text:p>
      <text:p text:style-name="Normal">And not brought You the glory that You are due.</text:p>
      <text:p text:style-name="P16">You deserve our thanks and praise!</text:p>
      <text:p text:style-name="Normal">Please help us by the Spirit to live new lives,</text:p>
      <text:p text:style-name="Normal">That though our sins are like scarlet You will<text:s/>wash<text:s/>us white as snow.</text:p>
      <text:p text:style-name="P17">You deserve our thanks and praise!</text:p>
      <text:p text:style-name="Normal">Thank You for Your endless forgiveness,<text:s/></text:p>
      <text:p text:style-name="P18">You deserve our thanks and praise!</text:p>
      <text:p text:style-name="Normal"/>
      <text:p text:style-name="Normal">We ask for Your Lordship in our church,<text:s/></text:p>
      <text:p text:style-name="Normal">That we would know You and serve You faithfully</text:p>
      <text:p text:style-name="P19">In Your mercy, Lord, hear our prayers!</text:p>
      <text:soft-page-break/>
      <text:p text:style-name="Normal">We pray that we would be a loving community<text:s/></text:p>
      <text:p text:style-name="Normal">And that in the ministry and mission of the church You would be glorified.</text:p>
      <text:p text:style-name="P20">In Your mercy, Lord, hear our prayers!</text:p>
      <text:p text:style-name="Normal">We pray for those who are sick, who struggle, are in pain and are tired</text:p>
      <text:p text:style-name="Normal">We pray that they would know Your comfort and peace,<text:s/></text:p>
      <text:p text:style-name="P21">In Your mercy, Lord, hear our prayers!</text:p>
      <text:p text:style-name="Normal">You know those that are heavy on our hearts</text:p>
      <text:p text:style-name="Normal">We pause to offer their names in prayer to You.<text:s/></text:p>
      <text:p text:style-name="P22">In Your mercy, Lord, hear our prayers!</text:p>
      <text:p text:style-name="Normal">We pray for our community,<text:s/></text:p>
      <text:p text:style-name="Normal">We pray for fruitfulness is local businesses, safety for service providers,</text:p>
      <text:p text:style-name="Normal">joy in local families, health for the elderly,<text:s/></text:p>
      <text:p text:style-name="Normal">Lord we pray for an increase in faith and lives turned to You.</text:p>
      <text:p text:style-name="P23">In Your mercy, Lord, hear our prayers!</text:p>
      <text:p text:style-name="Normal">We pray for young people in this town<text:s/></text:p>
      <text:p text:style-name="Normal">May we bring them hope and direction</text:p>
      <text:p text:style-name="P24">In Your mercy, Lord, hear our prayers!</text:p>
      <text:p text:style-name="Normal">Lord fulfil Your purposes across our nation.</text:p>
      <text:p text:style-name="Normal">Guide our leaders in wisdom and show us our responsibility</text:p>
      <text:p text:style-name="P25">In Your mercy, Lord, hear our prayers!</text:p>
      <text:p text:style-name="Normal">Lord we pray for our world, for people suffering, in conflict and without justice,</text:p>
      <text:p text:style-name="Normal">We pray to You Lord for peace,</text:p>
      <text:p text:style-name="P26">In Your mercy, Lord, hear our prayers!</text:p>
      <text:p text:style-name="Normal">Jesus, You are the Lord and You are the One who holds the universe in His hands</text:p>
      <text:p text:style-name="Normal">We praise You and bring You all our prayers</text:p>
      <text:p text:style-name="Normal"><text:span text:style-name="T27">Amen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Home</meta:initial-creator>
    <dc:creator>Home</dc:creator>
    <meta:creation-date>2014-06-17T19:53:00Z</meta:creation-date>
    <dc:date>2014-06-17T19:53:00Z</dc:date>
    <meta:template xlink:href="Normal" xlink:type="simple"/>
    <meta:editing-cycles>2</meta:editing-cycles>
    <meta:editing-duration>PT0S</meta:editing-duration>
    <meta:document-statistic meta:page-count="3" meta:paragraph-count="7" meta:word-count="552" meta:character-count="3694" meta:row-count="26" meta:non-whitespace-character-count="3149"/>
  </office:meta>
</office:document-meta>
</file>