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600000172E804D97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3.859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  <style:text-properties fo:font-size="32pt" fo:font-weight="bold"/>
    </style:style>
    <style:style style:name="P3" style:family="paragraph">
      <style:paragraph-properties fo:line-height="150%" fo:text-align="start"/>
      <style:text-properties fo:font-family="Bahnschrift" style:font-family-generic="swiss" style:font-pitch="variable" fo:font-size="24pt"/>
    </style:style>
    <style:style style:name="P4" style:family="paragraph">
      <style:paragraph-properties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2" draw:layer="layout" svg:width="25.199cm" svg:height="3.506cm" svg:x="1.4cm" svg:y="0.837cm" presentation:class="title" presentation:user-transformed="true">
          <draw:text-box>
            <text:p text:style-name="P2">The Holy Spirit<text:line-break/><text:tab/><text:tab/><text:tab/><text:tab/><text:tab/><text:tab/><text:tab/>Module Concerns</text:p>
          </draw:text-box>
        </draw:frame>
        <draw:frame presentation:style-name="pr2" draw:text-style-name="P4" draw:layer="layout" svg:width="25.199cm" svg:height="13.859cm" svg:x="1.4cm" svg:y="4.313cm" presentation:class="subtitle" presentation:user-transformed="true">
          <draw:text-box>
            <text:p text:style-name="P3">Sensationalise the Spirit</text:p>
            <text:p text:style-name="P3"/>
            <text:p text:style-name="P3">Minimise the Spirit</text:p>
            <text:p text:style-name="P3"/>
            <text:p text:style-name="P3">Get stuck in controversies about the Spirit</text:p>
            <text:p text:style-name="P3"/>
            <text:p text:style-name="P3">Say nothing about the Spirit</text:p>
            <text:p text:style-name="P3"/>
            <text:p text:style-name="P3">Emphasise the work of the Spirit over His being 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2" draw:layer="layout" svg:width="25.199cm" svg:height="3.506cm" svg:x="1.4cm" svg:y="0.837cm" presentation:class="title" presentation:user-transformed="true">
          <draw:text-box>
            <text:p text:style-name="P2">The Holy Spirit<text:line-break/><text:tab/><text:tab/><text:tab/><text:tab/><text:tab/><text:tab/><text:tab/>Module Subjects</text:p>
          </draw:text-box>
        </draw:frame>
        <draw:frame presentation:style-name="pr2" draw:text-style-name="P4" draw:layer="layout" svg:width="25.199cm" svg:height="14.733cm" svg:x="1.4cm" svg:y="3.876cm" presentation:class="subtitle" presentation:user-transformed="true">
          <draw:text-box>
            <text:p text:style-name="P4"/>
            <text:p text:style-name="P3">1. The Spirit in the Godhead</text:p>
            <text:p text:style-name="P3">2. The Spirit and the Word</text:p>
            <text:p text:style-name="P3">3. Biblical Depiction of the Spirit</text:p>
            <text:p text:style-name="P3">4. Conviction of the Spirit </text:p>
            <text:p text:style-name="P3">5. Fruit of the Spirit </text:p>
            <text:p text:style-name="P3">6. Receiving the Spirit </text:p>
            <text:p text:style-name="P3">7. Spiritual Gifts and Cessation</text:p>
            <text:p text:style-name="P3">8. Church Denominations and the Holy Spirit </text:p>
            <text:p text:style-name="P3">9. Keeping in Step with the Spirit 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GB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ber&gt;</text:page-number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presentation:date-time/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presentation:footer/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page-number>&lt;number&gt;</text:page-number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lan Wright</meta:initial-creator>
    <meta:creation-date>2022-02-01T18:42:30.59</meta:creation-date>
    <meta:editing-duration>PT5M40S</meta:editing-duration>
    <meta:editing-cycles>2</meta:editing-cycles>
    <dc:date>2022-02-01T19:18:52.30</dc:date>
    <dc:creator>Alan Wright</dc:creator>
    <meta:document-statistic meta:object-count="31"/>
    <meta:generator>OpenOffice/4.1.6$Win32 OpenOffice.org_project/416m1$Build-9790</meta:generator>
  </office:meta>
</office:document-meta>
</file>